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re" style:master-page-name="MP0" style:family="paragraph">
      <style:paragraph-properties fo:break-before="page"/>
    </style:style>
    <style:style style:name="P2" style:parent-style-name="Paragraphedeliste" style:list-style-name="LFO1" style:family="paragraph"/>
    <style:style style:name="P3" style:parent-style-name="Paragraphedeliste" style:list-style-name="LFO1" style:family="paragraph"/>
    <style:style style:name="P4" style:parent-style-name="Paragraphedeliste" style:list-style-name="LFO1" style:family="paragraph"/>
    <style:style style:name="P5" style:parent-style-name="Paragraphedeliste" style:list-style-name="LFO1" style:family="paragraph"/>
    <style:style style:name="P6" style:parent-style-name="Paragraphedeliste" style:list-style-name="LFO1" style:family="paragraph"/>
    <style:style style:name="P7" style:parent-style-name="Paragraphedeliste" style:list-style-name="LFO1" style:family="paragraph"/>
    <style:style style:name="P8" style:parent-style-name="Paragraphedeliste" style:list-style-name="LFO1" style:family="paragraph"/>
    <style:style style:name="P9" style:parent-style-name="Paragraphedeliste" style:list-style-name="LFO1" style:family="paragraph"/>
    <style:style style:name="P10" style:parent-style-name="Paragraphedeliste" style:list-style-name="LFO1" style:family="paragraph"/>
  </office:automatic-styles>
  <office:body>
    <office:text text:use-soft-page-breaks="true">
      <text:p text:style-name="P1">Mission insertion par l’emploi (MIE)</text:p>
      <text:p text:style-name="Normal">[Logo : Département du Pas-de-Calais]</text:p>
      <text:p text:style-name="Normal">Associations,<text:s/>très petites entreprises (TPE),<text:s/>petites et moyennes entreprises (PME)<text:s/>ou grandes entreprises, vous avez un projet de recrutement ? L’équipe de la Mission<text:s/>insertion par l’emploi vous accompagne tout en favorisant l’insertion professionnelle des bénéficiaires du<text:s/>Revenu de solidarité active (RSA)<text:s/>et des jeunes de moins de 26 ans.</text:p>
      <text:h text:style-name="Titre1" text:outline-level="1">Un service sur mesure et gratuit</text:h>
      <text:h text:style-name="Titre2" text:outline-level="2">Accompagnement au recrutement</text:h>
      <text:list text:style-name="LFO1" text:continue-numbering="true">
        <text:list-item>
          <text:p text:style-name="P2">Identification des besoins</text:p>
        </text:list-item>
        <text:list-item>
          <text:p text:style-name="P3">Sourcing</text:p>
        </text:list-item>
        <text:list-item>
          <text:p text:style-name="P4">Présentation des candidatures ciblées</text:p>
        </text:list-item>
        <text:list-item>
          <text:p text:style-name="P5">Conseils sur le choix du contrat</text:p>
        </text:list-item>
      </text:list>
      <text:h text:style-name="Titre1" text:outline-level="1">Nos outils</text:h>
      <text:list text:style-name="LFO1" text:continue-numbering="true">
        <text:list-item>
          <text:p text:style-name="P6">Actions préparatoires sur mesure</text:p>
        </text:list-item>
        <text:list-item>
          <text:p text:style-name="P7">La plateforme emploi du Département MonJob62</text:p>
        </text:list-item>
        <text:list-item>
          <text:p text:style-name="P8">Aides financières en direction des associations et entreprises</text:p>
        </text:list-item>
        <text:list-item>
          <text:p text:style-name="P9">Aides financières en direction des bénéficiaires du RSA et des jeunes de moins de 26 ans</text:p>
        </text:list-item>
        <text:list-item>
          <text:p text:style-name="P10">Une équipe dédiée de 15 conseillers spécialisés en insertion emploi répartis sur les territoires.</text:p>
        </text:list-item>
      </text:list>
      <text:h text:style-name="Titre1" text:outline-level="1">À qui s’adresser ?</text:h>
      <text:p text:style-name="Normal">Au(x) Conseiller(s) Spécialisé(s) en Insertion par l’Emploi (CSIE)<text:s/>du Service Local Allocation Insertion (SLAI) de la Maison<text:s/>du<text:s/>Département Solidarité (MDS) de votre territoire.<text:s/>Coordonnées à retrouver sur :<text:s/><text:a xlink:href="https://www.pasdecalais.fr/la-mission-insertion-par-lemploi-mie" office:target-frame-name="_top" xlink:show="replace"><text:span text:style-name="Lienhypertexte">https://www.pasdecalais.fr/la-mission-insertion-par-lemploi-mie</text:span></text:a>.</text:p>
      <text:p text:style-name="Normal">[Logo : Cofinancé par l’Union européenne]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2E74B5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2E74B5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E74B5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E74B5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E74B5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2E74B5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2E74B5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2E74B5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E74B5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2E74B5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E74B5"/>
    </style:style>
    <style:style style:name="Citationintense" style:display-name="Citation intense" style:family="paragraph" style:parent-style-name="Normal" style:next-style-name="Normal">
      <style:paragraph-properties fo:border-top="0.0069in solid #2E74B5" fo:border-left="none" fo:border-bottom="0.0069in solid #2E74B5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E74B5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E74B5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E74B5" fo:letter-spacing="0.0034in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ptos" style:font-name-asian="Aptos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amirand Romain</meta:initial-creator>
    <dc:creator>Lamirand Romain</dc:creator>
    <meta:creation-date>2026-08-07T12:15:00Z</meta:creation-date>
    <dc:date>2026-08-07T12:26:00Z</dc:date>
    <meta:template xlink:href="Normal" xlink:type="simple"/>
    <meta:editing-cycles>3</meta:editing-cycles>
    <meta:editing-duration>PT660S</meta:editing-duration>
    <meta:document-statistic meta:page-count="1" meta:paragraph-count="2" meta:word-count="206" meta:character-count="1337" meta:row-count="9" meta:non-whitespace-character-count="1133"/>
  </office:meta>
</office:document-meta>
</file>